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0200000002056B870E6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svg:stroke-color="#000000" draw:marker-end-width="0.3cm" draw:fill="none" draw:fill-color="#ffffff" draw:auto-grow-height="true" draw:auto-grow-width="false" fo:min-height="0.75cm" loext:decorative="false"/>
      <style:paragraph-properties style:writing-mode="lr-tb"/>
    </style:style>
    <style:style style:name="gr2" style:family="graphic" style:parent-style-name="standard" style:list-style-name="L1">
      <style:graphic-properties draw:stroke="none" svg:stroke-color="#000000" draw:marker-end-width="0.3cm" draw:fill="none" draw:fill-color="#ffffff" draw:auto-grow-height="true" draw:auto-grow-width="false" fo:min-height="0.75cm" loext:decorative="false"/>
      <style:paragraph-properties style:writing-mode="lr-tb"/>
    </style:style>
    <style:style style:name="gr3" style:family="graphic" style:parent-style-name="standard" style:list-style-name="L1">
      <style:graphic-properties draw:stroke="none" svg:stroke-color="#000000" draw:marker-end-width="0.3cm" draw:fill="none" draw:fill-color="#ffffff" draw:auto-grow-height="true" draw:auto-grow-width="false" fo:min-height="0.75cm" loext:decorative="false"/>
      <style:paragraph-properties style:writing-mode="lr-tb"/>
    </style:style>
    <style:style style:name="gr4" style:family="graphic" style:parent-style-name="standard">
      <style:graphic-properties draw:stroke="none" svg:stroke-color="#000000" draw:marker-end-width="0.3cm" draw:fill="none" draw:fill-color="#ffffff" draw:auto-grow-height="true" draw:auto-grow-width="false" fo:min-height="0.712cm" loext:decorative="false"/>
      <style:paragraph-properties style:writing-mode="lr-tb"/>
    </style:style>
    <style:style style:name="gr5" style:family="graphic" style:parent-style-name="standard">
      <style:graphic-properties svg:stroke-width="0.05cm" svg:stroke-color="#00ff00" draw:marker-start-width="0.275cm" draw:marker-end-width="0.3cm" draw:fill="none" draw:textarea-horizontal-align="justify" draw:textarea-vertical-align="middle" draw:auto-grow-height="false" fo:min-height="0.55cm" fo:min-width="0.3cm" fo:padding-top="0.15cm" fo:padding-bottom="0.15cm" fo:padding-left="0.275cm" fo:padding-right="0.275cm" style:writing-mode="lr-tb" loext:decorative="false"/>
      <style:paragraph-properties style:writing-mode="lr-tb"/>
    </style:style>
    <style:style style:name="gr6" style:family="graphic" style:parent-style-name="standard">
      <style:graphic-properties svg:stroke-width="0.05cm" svg:stroke-color="#c71585" draw:marker-start-width="0.275cm" draw:marker-end-width="0.3cm" draw:fill="none" draw:textarea-horizontal-align="justify" draw:textarea-vertical-align="middle" draw:auto-grow-height="false" fo:min-height="0.55cm" fo:min-width="0.3cm" fo:padding-top="0.15cm" fo:padding-bottom="0.15cm" fo:padding-left="0.275cm" fo:padding-right="0.275cm" style:writing-mode="lr-tb" loext:decorative="false"/>
      <style:paragraph-properties style:writing-mode="lr-tb"/>
    </style:style>
    <style:style style:name="gr7" style:family="graphic" style:parent-style-name="objectwithoutfill">
      <style:graphic-properties svg:stroke-width="0.05cm" svg:stroke-color="#c71585" draw:marker-end="Extrémités_20_de_20_flèche_20_5" draw:marker-end-width="0.3cm" draw:fill="none" draw:textarea-vertical-align="middle" fo:padding-top="0.125cm" fo:padding-bottom="0.125cm" fo:padding-left="0.125cm" fo:padding-right="0.125cm" loext:decorative="false"/>
    </style:style>
    <style:style style:name="gr8" style:family="graphic" style:parent-style-name="objectwithoutfill">
      <style:graphic-properties svg:stroke-width="0.05cm" svg:stroke-color="#c71585" draw:marker-end="Extrémités_20_de_20_flèche_20_6" draw:marker-end-width="0.3cm" draw:fill="none" draw:textarea-vertical-align="middle" fo:padding-top="0.125cm" fo:padding-bottom="0.125cm" fo:padding-left="0.125cm" fo:padding-right="0.125cm" loext:decorative="false"/>
    </style:style>
    <style:style style:name="gr9" style:family="graphic" style:parent-style-name="standard">
      <style:graphic-properties svg:stroke-width="0.05cm" svg:stroke-color="#0000cd" draw:marker-start-width="0.275cm" draw:marker-end-width="0.3cm" draw:fill="none" draw:textarea-horizontal-align="justify" draw:textarea-vertical-align="middle" draw:auto-grow-height="false" fo:min-height="0.55cm" fo:min-width="0.3cm" fo:padding-top="0.15cm" fo:padding-bottom="0.15cm" fo:padding-left="0.275cm" fo:padding-right="0.275cm" style:writing-mode="lr-tb" loext:decorative="false"/>
      <style:paragraph-properties style:writing-mode="lr-tb"/>
    </style:style>
    <style:style style:name="gr10" style:family="graphic" style:parent-style-name="standard">
      <style:graphic-properties svg:stroke-width="0.05cm" svg:stroke-color="#ff0000" draw:marker-start-width="0.275cm" draw:marker-end-width="0.3cm" draw:fill="none" draw:textarea-horizontal-align="justify" draw:textarea-vertical-align="middle" draw:auto-grow-height="false" fo:min-height="0.55cm" fo:min-width="0.3cm" fo:padding-top="0.15cm" fo:padding-bottom="0.15cm" fo:padding-left="0.275cm" fo:padding-right="0.275cm" style:writing-mode="lr-tb" loext:decorative="false"/>
      <style:paragraph-properties style:writing-mode="lr-tb"/>
    </style:style>
    <style:style style:name="gr11" style:family="graphic" style:parent-style-name="objectwithoutfill">
      <style:graphic-properties svg:stroke-width="0.05cm" svg:stroke-color="#ff0000" draw:marker-end="Extrémités_20_de_20_flèche_20_7" draw:marker-end-width="0.3cm" draw:fill="none" draw:textarea-vertical-align="middle" fo:padding-top="0.125cm" fo:padding-bottom="0.125cm" fo:padding-left="0.125cm" fo:padding-right="0.125cm" loext:decorative="false"/>
    </style:style>
    <style:style style:name="gr12" style:family="graphic" style:parent-style-name="objectwithoutfill">
      <style:graphic-properties svg:stroke-width="0.05cm" svg:stroke-color="#ff0000" draw:marker-end="Extrémités_20_de_20_flèche_20_8" draw:marker-end-width="0.3cm" draw:fill="none" draw:textarea-vertical-align="middle" fo:padding-top="0.125cm" fo:padding-bottom="0.125cm" fo:padding-left="0.125cm" fo:padding-right="0.125cm" loext:decorative="false"/>
    </style:style>
    <style:style style:name="gr13" style:family="graphic" style:parent-style-name="standard">
      <style:graphic-properties svg:stroke-width="0.05cm" svg:stroke-color="#00bfff" draw:marker-start-width="0.275cm" draw:marker-end-width="0.3cm" draw:fill="none" draw:textarea-horizontal-align="justify" draw:textarea-vertical-align="middle" draw:auto-grow-height="false" fo:min-height="0.55cm" fo:min-width="0.3cm" fo:padding-top="0.15cm" fo:padding-bottom="0.15cm" fo:padding-left="0.275cm" fo:padding-right="0.275cm" style:writing-mode="lr-tb" loext:decorative="false"/>
      <style:paragraph-properties style:writing-mode="lr-tb"/>
    </style:style>
    <style:style style:name="gr14" style:family="graphic" style:parent-style-name="standard">
      <style:graphic-properties svg:stroke-width="0.05cm" svg:stroke-color="#ffa500" draw:marker-start-width="0.275cm" draw:marker-end-width="0.3cm" draw:fill="none" draw:textarea-horizontal-align="justify" draw:textarea-vertical-align="middle" draw:auto-grow-height="false" fo:min-height="0.55cm" fo:min-width="0.3cm" fo:padding-top="0.15cm" fo:padding-bottom="0.15cm" fo:padding-left="0.275cm" fo:padding-right="0.275cm" style:writing-mode="lr-tb" loext:decorative="false"/>
      <style:paragraph-properties style:writing-mode="lr-tb"/>
    </style:style>
    <style:style style:name="gr15" style:family="graphic" style:parent-style-name="objectwithoutfill">
      <style:graphic-properties svg:stroke-width="0.05cm" svg:stroke-color="#ffa500" draw:marker-end="Extrémités_20_de_20_flèche_20_9" draw:marker-end-width="0.3cm" draw:fill="none" draw:textarea-vertical-align="middle" fo:padding-top="0.125cm" fo:padding-bottom="0.125cm" fo:padding-left="0.125cm" fo:padding-right="0.125cm" loext:decorative="false"/>
    </style:style>
    <style:style style:name="gr16" style:family="graphic" style:parent-style-name="objectwithoutfill">
      <style:graphic-properties svg:stroke-width="0.05cm" svg:stroke-color="#ffa500" draw:marker-end="Extrémités_20_de_20_flèche_20_10" draw:marker-end-width="0.3cm" draw:fill="none" draw:textarea-vertical-align="middle" fo:padding-top="0.125cm" fo:padding-bottom="0.125cm" fo:padding-left="0.125cm" fo:padding-right="0.125cm" loext:decorative="false"/>
    </style:style>
    <style:style style:name="gr17" style:family="graphic" style:parent-style-name="objectwithoutfill">
      <style:graphic-properties svg:stroke-width="0.05cm" svg:stroke-color="#00ff00" draw:marker-end="Extrémités_20_de_20_flèche_20_11" draw:marker-end-width="0.3cm" draw:fill="none" draw:textarea-vertical-align="middle" fo:padding-top="0.125cm" fo:padding-bottom="0.125cm" fo:padding-left="0.125cm" fo:padding-right="0.125cm" loext:decorative="false"/>
    </style:style>
    <style:style style:name="gr18" style:family="graphic" style:parent-style-name="objectwithoutfill">
      <style:graphic-properties svg:stroke-width="0.05cm" svg:stroke-color="#00ff00" draw:marker-end="Extrémités_20_de_20_flèche_20_12" draw:marker-end-width="0.3cm" draw:fill="none" draw:textarea-vertical-align="middle" fo:padding-top="0.125cm" fo:padding-bottom="0.125cm" fo:padding-left="0.125cm" fo:padding-right="0.125cm" loext:decorative="false"/>
    </style:style>
    <style:style style:name="gr19" style:family="graphic" style:parent-style-name="objectwithoutfill">
      <style:graphic-properties svg:stroke-width="0.05cm" svg:stroke-color="#0000cd" draw:marker-end="Extrémités_20_de_20_flèche_20_13" draw:marker-end-width="0.3cm" draw:fill="none" draw:textarea-vertical-align="middle" fo:padding-top="0.125cm" fo:padding-bottom="0.125cm" fo:padding-left="0.125cm" fo:padding-right="0.125cm" loext:decorative="false"/>
    </style:style>
    <style:style style:name="gr20" style:family="graphic" style:parent-style-name="objectwithoutfill">
      <style:graphic-properties svg:stroke-width="0.05cm" svg:stroke-color="#0000cd" draw:marker-end="Extrémités_20_de_20_flèche_20_15" draw:marker-end-width="0.3cm" draw:fill="none" draw:textarea-vertical-align="middle" fo:padding-top="0.125cm" fo:padding-bottom="0.125cm" fo:padding-left="0.125cm" fo:padding-right="0.125cm" loext:decorative="false"/>
    </style:style>
    <style:style style:name="gr21" style:family="graphic" style:parent-style-name="objectwithoutfill">
      <style:graphic-properties svg:stroke-width="0.05cm" svg:stroke-color="#00bfff" draw:marker-end="Extrémités_20_de_20_flèche_20_16" draw:marker-end-width="0.3cm" draw:fill="none" draw:textarea-vertical-align="middle" fo:padding-top="0.125cm" fo:padding-bottom="0.125cm" fo:padding-left="0.125cm" fo:padding-right="0.125cm" loext:decorative="false"/>
    </style:style>
    <style:style style:name="gr22" style:family="graphic" style:parent-style-name="objectwithoutfill">
      <style:graphic-properties svg:stroke-width="0.05cm" svg:stroke-color="#00bfff" draw:marker-end="Extrémités_20_de_20_flèche_20_17" draw:marker-end-width="0.3cm" draw:fill="none" draw:textarea-vertical-align="middle" fo:padding-top="0.125cm" fo:padding-bottom="0.125cm" fo:padding-left="0.125cm" fo:padding-right="0.125cm" loext:decorative="false"/>
    </style:style>
    <style:style style:name="gr23" style:family="graphic" style:parent-style-name="objectwithoutfill">
      <style:graphic-properties svg:stroke-width="0.05cm" svg:stroke-color="#ff0000" draw:marker-end="Extrémités_20_de_20_flèche_20_18" draw:marker-end-width="0.3cm" draw:fill="none" draw:textarea-vertical-align="middle" fo:padding-top="0.125cm" fo:padding-bottom="0.125cm" fo:padding-left="0.125cm" fo:padding-right="0.125cm" loext:decorative="false"/>
    </style:style>
    <style:style style:name="gr24" style:family="graphic" style:parent-style-name="objectwithoutfill">
      <style:graphic-properties svg:stroke-width="0.05cm" svg:stroke-color="#ff0000" draw:marker-end="Extrémités_20_de_20_flèche_20_19" draw:marker-end-width="0.3cm" draw:fill="none" draw:textarea-vertical-align="middle" fo:padding-top="0.125cm" fo:padding-bottom="0.125cm" fo:padding-left="0.125cm" fo:padding-right="0.125cm" loext:decorative="false"/>
    </style:style>
    <style:style style:name="gr25" style:family="graphic" style:parent-style-name="objectwithoutfill">
      <style:graphic-properties svg:stroke-width="0.05cm" svg:stroke-color="#c71585" draw:marker-end="Extrémités_20_de_20_flèche_20_20" draw:marker-end-width="0.3cm" draw:fill="none" draw:textarea-vertical-align="middle" fo:padding-top="0.125cm" fo:padding-bottom="0.125cm" fo:padding-left="0.125cm" fo:padding-right="0.125cm" loext:decorative="false"/>
    </style:style>
    <style:style style:name="gr26" style:family="graphic" style:parent-style-name="objectwithoutfill">
      <style:graphic-properties svg:stroke-width="0.05cm" svg:stroke-color="#c71585" draw:marker-end="Extrémités_20_de_20_flèche_20_22" draw:marker-end-width="0.3cm" draw:fill="none" draw:textarea-vertical-align="middle" fo:padding-top="0.125cm" fo:padding-bottom="0.125cm" fo:padding-left="0.125cm" fo:padding-right="0.125cm" loext:decorative="false"/>
    </style:style>
    <style:style style:name="gr2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 loext:decorative="false"/>
      <style:paragraph-properties style:writing-mode="lr-tb"/>
    </style:style>
    <style:style style:name="P1" style:family="paragraph">
      <loext:graphic-properties draw:fill="none" draw:fill-color="#ffffff"/>
    </style:style>
    <style:style style:name="P2" style:family="paragraph">
      <style:paragraph-properties fo:margin-left="0cm" fo:margin-right="0cm" fo:margin-top="0cm" fo:margin-bottom="0cm" fo:line-height="100%" fo:text-indent="0cm"/>
    </style:style>
    <style:style style:name="P3" style:family="paragraph">
      <loext:graphic-properties draw:fill="none" draw:fill-color="#ffffff"/>
      <style:paragraph-properties fo:margin-left="0cm" fo:margin-right="0cm" fo:margin-top="0cm" fo:margin-bottom="0cm" fo:line-height="100%" fo:text-indent="0cm"/>
    </style:style>
    <style:style style:name="P4" style:family="paragraph">
      <style:paragraph-properties fo:text-align="center"/>
    </style:style>
    <style:style style:name="P5" style:family="paragraph">
      <loext:graphic-properties draw:fill="none"/>
      <style:paragraph-properties fo:text-align="center" style:writing-mode="lr-tb"/>
    </style:style>
    <style:style style:name="P6" style:family="paragraph">
      <loext:graphic-properties draw:fill="none"/>
      <style:paragraph-properties fo:text-align="center"/>
    </style:style>
    <style:style style:name="T1" style:family="text">
      <style:text-properties style:font-name="Liberation Sans" style:font-name-asian="Liberation Sans" style:font-name-complex="Liberation Sans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name-asian="Liberation Sans" style:font-size-asian="18pt" style:font-style-asian="normal" style:font-weight-asian="normal" style:font-name-complex="Liberation Sans" style:font-size-complex="18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draw:frame draw:style-name="gr1" draw:text-style-name="P1" xml:id="id1" draw:id="id1" draw:layer="layout" svg:width="2.6cm" svg:height="0.95cm" svg:x="9.127cm" svg:y="8.2cm">
          <draw:text-box>
            <text:p>OOO<text:span text:style-name="T1">−−</text:span></text:p>
          </draw:text-box>
          <draw:glue-point draw:id="4" svg:x="-3.18cm" svg:y="5cm"/>
          <draw:glue-point draw:id="5" svg:x="-1.642cm" svg:y="5cm"/>
        </draw:frame>
        <draw:frame draw:style-name="gr1" draw:text-style-name="P1" xml:id="id7" draw:id="id7" draw:layer="layout" svg:width="2.6cm" svg:height="0.95cm" svg:x="5.527cm" svg:y="10.8cm">
          <draw:text-box>
            <text:p>OO<text:span text:style-name="T1">−−O</text:span></text:p>
          </draw:text-box>
        </draw:frame>
        <draw:frame draw:style-name="gr1" draw:text-style-name="P1" xml:id="id5" draw:id="id5" draw:layer="layout" svg:width="2.6cm" svg:height="0.95cm" svg:x="2.727cm" svg:y="13.8cm">
          <draw:text-box>
            <text:p><text:span text:style-name="T2">O</text:span><text:span text:style-name="T3">−</text:span><text:span text:style-name="T1">OO−</text:span></text:p>
          </draw:text-box>
          <draw:glue-point draw:id="4" svg:x="5cm" svg:y="-5cm"/>
          <draw:glue-point draw:id="5" svg:x="5cm" svg:y="5cm"/>
        </draw:frame>
        <draw:frame draw:style-name="gr2" draw:text-style-name="P3" xml:id="id19" draw:id="id19" draw:layer="layout" svg:width="2.6cm" svg:height="0.95cm" svg:x="4.927cm" svg:y="16.8cm">
          <draw:text-box>
            <text:p text:style-name="P2"><text:span text:style-name="T2">O</text:span><text:span text:style-name="T3">−−</text:span><text:span text:style-name="T1">OO</text:span></text:p>
          </draw:text-box>
        </draw:frame>
        <draw:frame draw:style-name="gr3" draw:text-style-name="P3" xml:id="id15" draw:id="id15" draw:layer="layout" svg:width="2.6cm" svg:height="0.95cm" svg:x="8.727cm" svg:y="19.2cm">
          <draw:text-box>
            <text:p text:style-name="P2"><text:span text:style-name="T3">−−</text:span><text:span text:style-name="T1">OOO</text:span></text:p>
          </draw:text-box>
        </draw:frame>
        <draw:frame draw:style-name="gr1" draw:text-style-name="P1" xml:id="id12" draw:id="id12" draw:layer="layout" svg:width="2.6cm" svg:height="0.95cm" svg:x="11.327cm" svg:y="17.05cm">
          <draw:text-box>
            <text:p><text:span text:style-name="T1">−</text:span>OOO<text:span text:style-name="T1">−</text:span></text:p>
          </draw:text-box>
          <draw:glue-point draw:id="4" svg:x="-4.719cm" svg:y="-3.421cm"/>
          <draw:glue-point draw:id="5" svg:x="5cm" svg:y="2.894cm"/>
        </draw:frame>
        <draw:frame draw:style-name="gr1" draw:text-style-name="P3" xml:id="id16" draw:id="id16" draw:layer="layout" svg:width="2.673cm" svg:height="0.95cm" svg:x="10.527cm" svg:y="15.4cm">
          <draw:text-box>
            <text:p text:style-name="P2"><text:span text:style-name="T3">−</text:span><text:span text:style-name="T2">OO</text:span><text:span text:style-name="T3">−</text:span><text:span text:style-name="T1">O</text:span></text:p>
          </draw:text-box>
        </draw:frame>
        <draw:frame draw:style-name="gr4" draw:text-style-name="P1" xml:id="id24" draw:id="id24" draw:layer="layout" svg:width="2.6cm" svg:height="0.912cm" svg:x="14.8cm" svg:y="11.888cm">
          <draw:text-box>
            <text:p>O<text:span text:style-name="T1">−O−O</text:span></text:p>
          </draw:text-box>
          <draw:glue-point draw:id="4" svg:x="1.153cm" svg:y="-3.771cm"/>
        </draw:frame>
        <draw:frame draw:style-name="gr1" draw:text-style-name="P1" xml:id="id9" draw:id="id9" draw:layer="layout" svg:width="2.6cm" svg:height="0.95cm" svg:x="12.727cm" svg:y="9.6cm">
          <draw:text-box>
            <text:p>OO<text:span text:style-name="T1">−O−</text:span></text:p>
          </draw:text-box>
          <draw:glue-point draw:id="4" svg:x="-3.18cm" svg:y="5cm"/>
          <draw:glue-point draw:id="5" svg:x="-0.873cm" svg:y="5cm"/>
          <draw:glue-point draw:id="6" svg:x="1.434cm" svg:y="5cm"/>
          <draw:glue-point draw:id="7" svg:x="-4.719cm" svg:y="-2.894cm"/>
        </draw:frame>
        <draw:frame draw:style-name="gr1" draw:text-style-name="P3" xml:id="id3" draw:id="id3" draw:layer="layout" svg:width="2.602cm" svg:height="0.95cm" svg:x="13.617cm" svg:y="14.193cm">
          <draw:text-box>
            <text:p text:style-name="P2"><text:span text:style-name="T3">−</text:span><text:span text:style-name="T2">O</text:span><text:span text:style-name="T3">−</text:span><text:span text:style-name="T1">OO</text:span></text:p>
          </draw:text-box>
        </draw:frame>
        <draw:custom-shape draw:style-name="gr5" draw:text-style-name="P5" xml:id="id8" draw:id="id8" draw:layer="layout" svg:width="1.2cm" svg:height="1.2cm" svg:x="11cm" svg:y="11.8cm">
          <text:p text:style-name="P4">2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6" draw:text-style-name="P5" xml:id="id2" draw:id="id2" draw:layer="layout" svg:width="1.2cm" svg:height="1.2cm" svg:x="9.127cm" svg:y="6.8cm">
          <text:p text:style-name="P4">3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7" draw:text-style-name="P6" draw:layer="layout" draw:type="curve" svg:x1="9.127cm" svg:y1="8.675cm" svg:x2="9.127cm" svg:y2="7.4cm" draw:start-shape="id1" draw:start-glue-point="3" draw:end-shape="id2" draw:end-glue-point="6" svg:d="M9127 8675c-789 0-789-1275 0-1275" svg:viewBox="0 0 593 1276">
          <text:p/>
        </draw:connector>
        <draw:connector draw:style-name="gr8" draw:text-style-name="P6" draw:layer="layout" draw:type="curve" svg:x1="10.327cm" svg:y1="7.4cm" svg:x2="10.427cm" svg:y2="8.2cm" draw:start-shape="id2" draw:start-glue-point="10" draw:end-shape="id1" draw:end-glue-point="0" svg:d="M10327 7400c67 0 100 266 100 800" svg:viewBox="0 0 101 801">
          <text:p/>
        </draw:connector>
        <draw:custom-shape draw:style-name="gr6" draw:text-style-name="P5" xml:id="id21" draw:id="id21" draw:layer="layout" svg:width="1.2cm" svg:height="1.2cm" svg:x="3.927cm" svg:y="12cm">
          <text:p text:style-name="P4">3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9" draw:text-style-name="P5" xml:id="id10" draw:id="id10" draw:layer="layout" svg:width="1.2cm" svg:height="1.2cm" svg:x="6.527cm" svg:y="9cm">
          <text:p text:style-name="P4">5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0" draw:text-style-name="P5" xml:id="id4" draw:id="id4" draw:layer="layout" svg:width="1.2cm" svg:height="1.2cm" svg:x="12.527cm" svg:y="21.2cm">
          <text:p text:style-name="P4">0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1" draw:text-style-name="P6" draw:layer="layout" draw:type="curve" svg:x1="14.918cm" svg:y1="15.143cm" svg:x2="13.727cm" svg:y2="21.8cm" draw:start-shape="id3" draw:start-glue-point="2" draw:end-shape="id4" draw:end-glue-point="10" svg:d="M14918 15143c0 4438-397 6657-1191 6657" svg:viewBox="0 0 1192 6658">
          <text:p/>
        </draw:connector>
        <draw:connector draw:style-name="gr12" draw:text-style-name="P6" draw:layer="layout" draw:type="curve" svg:x1="12.527cm" svg:y1="21.8cm" svg:x2="2.727cm" svg:y2="14.275cm" draw:start-shape="id4" draw:start-glue-point="6" draw:end-shape="id5" draw:end-glue-point="3" svg:d="M12527 21800c-15450 0-10550-7525-9800-7525" svg:viewBox="0 0 11128 7526">
          <text:p/>
        </draw:connector>
        <draw:custom-shape draw:style-name="gr13" draw:text-style-name="P5" xml:id="id11" draw:id="id11" draw:layer="layout" svg:width="1.2cm" svg:height="1.2cm" svg:x="10.327cm" svg:y="13cm">
          <text:p text:style-name="P4">4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4" draw:text-style-name="P5" xml:id="id6" draw:id="id6" draw:layer="layout" svg:width="1.2cm" svg:height="1.2cm" svg:x="8.4cm" svg:y="9.8cm">
          <text:p text:style-name="P4">1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5" draw:text-style-name="P6" draw:layer="layout" draw:type="curve" svg:x1="5.327cm" svg:y1="13.8cm" svg:x2="9cm" svg:y2="11cm" draw:start-shape="id5" draw:start-glue-point="4" draw:end-shape="id6" draw:end-glue-point="8" svg:d="M5327 13800c0-2080 3673-681 3673-2800" svg:viewBox="0 0 3674 2801">
          <text:p/>
        </draw:connector>
        <draw:connector draw:style-name="gr16" draw:text-style-name="P6" draw:layer="layout" draw:type="curve" svg:x1="9cm" svg:y1="9.8cm" svg:x2="9.601cm" svg:y2="9.15cm" draw:start-shape="id6" draw:start-glue-point="4" draw:end-shape="id1" draw:end-glue-point="4" svg:d="M9000 9800c0-505 601-181 601-650" svg:viewBox="0 0 602 651">
          <text:p/>
        </draw:connector>
        <draw:connector draw:style-name="gr17" draw:text-style-name="P6" draw:layer="layout" draw:type="curve" svg:x1="8.127cm" svg:y1="11.275cm" svg:x2="11cm" svg:y2="12.4cm" draw:start-shape="id7" draw:start-glue-point="1" draw:end-shape="id8" draw:end-glue-point="6" svg:d="M8127 11275c2136 0 700 1125 2873 1125" svg:viewBox="0 0 2874 1126">
          <text:p/>
        </draw:connector>
        <draw:connector draw:style-name="gr18" draw:text-style-name="P6" draw:layer="layout" draw:type="curve" svg:x1="12.2cm" svg:y1="12.4cm" svg:x2="13.201cm" svg:y2="10.55cm" draw:start-shape="id8" draw:start-glue-point="10" draw:end-shape="id9" draw:end-glue-point="4" svg:d="M12200 12400c668 0 1001-616 1001-1850" svg:viewBox="0 0 1002 1851">
          <text:p/>
        </draw:connector>
        <draw:connector draw:style-name="gr19" draw:text-style-name="P6" draw:layer="layout" draw:type="curve" svg:x1="9.127cm" svg:y1="8.675cm" svg:x2="7.127cm" svg:y2="9cm" draw:start-shape="id1" draw:start-glue-point="3" draw:end-shape="id10" draw:end-glue-point="4" svg:d="M9127 8675c-1030 0-858-99-1101-215s-899-247-899 540" svg:viewBox="0 0 2001 628">
          <text:p/>
        </draw:connector>
        <draw:connector draw:style-name="gr20" draw:text-style-name="P6" draw:layer="layout" draw:type="curve" svg:x1="7.127cm" svg:y1="10.2cm" svg:x2="6.827cm" svg:y2="10.8cm" draw:start-shape="id10" draw:start-glue-point="8" draw:end-shape="id7" draw:end-glue-point="0" svg:d="M7127 10200c0 469-300 170-300 600" svg:viewBox="0 0 301 601">
          <text:p/>
        </draw:connector>
        <draw:connector draw:style-name="gr21" draw:text-style-name="P6" draw:layer="layout" draw:type="curve" svg:x1="13.801cm" svg:y1="10.55cm" svg:x2="11.527cm" svg:y2="13.6cm" draw:start-shape="id9" draw:start-glue-point="5" draw:end-shape="id11" draw:end-glue-point="10" svg:d="M13801 10550c0 2034-758 3050-2274 3050" svg:viewBox="0 0 2275 3051">
          <text:p/>
        </draw:connector>
        <draw:connector draw:style-name="gr22" draw:text-style-name="P6" draw:layer="layout" draw:type="curve" svg:x1="10.327cm" svg:y1="13.6cm" svg:x2="5.327cm" svg:y2="14.275cm" draw:start-shape="id11" draw:start-glue-point="6" draw:end-shape="id5" draw:end-glue-point="1" svg:d="M10327 13600c-3768 0-1268 675-5000 675" svg:viewBox="0 0 5001 676">
          <text:p/>
        </draw:connector>
        <draw:custom-shape draw:style-name="gr10" draw:text-style-name="P5" xml:id="id13" draw:id="id13" draw:layer="layout" svg:width="1.2cm" svg:height="1.2cm" svg:x="18cm" svg:y="14.6cm">
          <text:p text:style-name="P4">0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1" draw:text-style-name="P6" draw:layer="layout" draw:type="curve" svg:x1="13.927cm" svg:y1="17.799cm" svg:x2="18.6cm" svg:y2="15.8cm" draw:start-shape="id12" draw:start-glue-point="5" draw:end-shape="id13" draw:end-glue-point="8" svg:d="M13927 17799c3116 0 4673-666 4673-1999" svg:viewBox="0 0 4674 2000">
          <text:p/>
        </draw:connector>
        <draw:connector draw:style-name="gr12" draw:text-style-name="P6" draw:layer="layout" draw:type="curve" svg:x1="19.025cm" svg:y1="14.775cm" svg:x2="11.727cm" svg:y2="8.675cm" draw:start-shape="id13" draw:start-glue-point="11" draw:end-shape="id1" draw:end-glue-point="1" svg:d="M19025 14775c0-4067-2432-6100-7298-6100" svg:viewBox="0 0 7299 6101">
          <text:p/>
        </draw:connector>
        <draw:custom-shape draw:style-name="gr10" draw:text-style-name="P5" xml:id="id14" draw:id="id14" draw:layer="layout" svg:width="1.2cm" svg:height="1.2cm" svg:x="11.927cm" svg:y="18.6cm">
          <text:p text:style-name="P4">0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23" draw:text-style-name="P6" draw:layer="layout" draw:type="curve" svg:x1="12.527cm" svg:y1="18.6cm" svg:x2="12.627cm" svg:y2="18cm" draw:start-shape="id14" draw:start-glue-point="4" draw:end-shape="id12" draw:end-glue-point="2" svg:d="M12527 18600c0-468 100-168 100-600" svg:viewBox="0 0 101 601">
          <text:p/>
        </draw:connector>
        <draw:connector draw:style-name="gr24" draw:text-style-name="P6" draw:layer="layout" draw:type="curve" svg:x1="11.327cm" svg:y1="19.675cm" svg:x2="11.927cm" svg:y2="19.2cm" draw:start-shape="id15" draw:start-glue-point="1" draw:end-shape="id14" draw:end-glue-point="6" svg:d="M11327 19675c432 0 132-475 600-475" svg:viewBox="0 0 601 476">
          <text:p/>
        </draw:connector>
        <draw:custom-shape draw:style-name="gr10" draw:text-style-name="P5" xml:id="id17" draw:id="id17" draw:layer="layout" svg:width="1.2cm" svg:height="1.2cm" svg:x="12cm" svg:y="14cm">
          <text:p text:style-name="P4">0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1" draw:text-style-name="P6" draw:layer="layout" draw:type="curve" svg:x1="11.863cm" svg:y1="15.4cm" svg:x2="12.175cm" svg:y2="15.025cm" draw:start-shape="id16" draw:start-glue-point="0" draw:end-shape="id17" draw:end-glue-point="7" svg:d="M11863 15400c0-250 104-375 312-375" svg:viewBox="0 0 313 376">
          <text:p/>
        </draw:connector>
        <draw:connector draw:style-name="gr12" draw:text-style-name="P6" draw:layer="layout" draw:type="curve" svg:x1="13.2cm" svg:y1="14.6cm" svg:x2="14.027cm" svg:y2="10.55cm" draw:start-shape="id17" draw:start-glue-point="10" draw:end-shape="id9" draw:end-glue-point="2" svg:d="M13200 14600c552 0 827-1350 827-4050" svg:viewBox="0 0 828 4051">
          <text:p/>
        </draw:connector>
        <draw:custom-shape draw:style-name="gr9" draw:text-style-name="P5" xml:id="id18" draw:id="id18" draw:layer="layout" svg:width="1.2cm" svg:height="1.2cm" svg:x="5.2cm" svg:y="15.2cm">
          <text:p text:style-name="P4">5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9" draw:text-style-name="P6" draw:layer="layout" draw:type="curve" svg:x1="6.827cm" svg:y1="11.75cm" svg:x2="5.8cm" svg:y2="15.2cm" draw:start-shape="id7" draw:end-shape="id18" draw:end-glue-point="4" svg:d="M6827 11750c0 2569-1027 845-1027 3450" svg:viewBox="0 0 1028 3451">
          <text:p/>
        </draw:connector>
        <draw:connector draw:style-name="gr20" draw:text-style-name="P6" draw:layer="layout" draw:type="curve" svg:x1="5.8cm" svg:y1="16.4cm" svg:x2="6.227cm" svg:y2="16.8cm" draw:start-shape="id18" draw:start-glue-point="8" draw:end-shape="id19" draw:end-glue-point="0" svg:d="M5800 16400c0 319 427 120 427 400" svg:viewBox="0 0 428 401">
          <text:p/>
        </draw:connector>
        <draw:custom-shape draw:style-name="gr9" draw:text-style-name="P5" xml:id="id20" draw:id="id20" draw:layer="layout" svg:width="1.2cm" svg:height="1.2cm" svg:x="6.727cm" svg:y="18.4cm">
          <text:p text:style-name="P4">5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9" draw:text-style-name="P6" draw:layer="layout" draw:type="curve" svg:x1="6.227cm" svg:y1="17.75cm" svg:x2="7.327cm" svg:y2="18.4cm" draw:start-shape="id19" draw:start-glue-point="2" draw:end-shape="id20" draw:end-glue-point="4" svg:d="M6227 17750c0 469 1100 145 1100 650" svg:viewBox="0 0 1101 651">
          <text:p/>
        </draw:connector>
        <draw:connector draw:style-name="gr20" draw:text-style-name="P6" draw:layer="layout" draw:type="curve" svg:x1="7.327cm" svg:y1="19.6cm" svg:x2="8.727cm" svg:y2="19.675cm" draw:start-shape="id20" draw:start-glue-point="8" draw:end-shape="id15" draw:end-glue-point="3" svg:d="M7327 19600c0 50 466 75 1400 75" svg:viewBox="0 0 1401 76">
          <text:p/>
        </draw:connector>
        <draw:connector draw:style-name="gr25" draw:text-style-name="P6" draw:layer="layout" draw:type="curve" svg:x1="5.527cm" svg:y1="11.275cm" svg:x2="4.527cm" svg:y2="12cm" draw:start-shape="id7" draw:start-glue-point="3" draw:end-shape="id21" draw:end-glue-point="4" svg:d="M5527 11275c-667 0-1000 241-1000 725" svg:viewBox="0 0 1001 726">
          <text:p/>
        </draw:connector>
        <draw:connector draw:style-name="gr26" draw:text-style-name="P6" draw:layer="layout" draw:type="curve" svg:x1="4.527cm" svg:y1="13.2cm" svg:x2="4.027cm" svg:y2="13.8cm" draw:start-shape="id21" draw:start-glue-point="8" draw:end-shape="id5" draw:end-glue-point="0" svg:d="M4527 13200c0 469-500 170-500 600" svg:viewBox="0 0 501 601">
          <text:p/>
        </draw:connector>
        <draw:custom-shape draw:style-name="gr13" draw:text-style-name="P5" xml:id="id22" draw:id="id22" draw:layer="layout" svg:width="1.2cm" svg:height="1.2cm" svg:x="11cm" svg:y="9cm">
          <text:p text:style-name="P4">4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21" draw:text-style-name="P6" draw:layer="layout" draw:type="curve" svg:x1="10.427cm" svg:y1="9.15cm" svg:x2="11cm" svg:y2="9.6cm" draw:start-shape="id1" draw:start-glue-point="2" draw:end-shape="id22" draw:end-glue-point="6" svg:d="M10427 9150c0 300 191 450 573 450" svg:viewBox="0 0 574 451">
          <text:p/>
        </draw:connector>
        <draw:connector draw:style-name="gr22" draw:text-style-name="P6" draw:layer="layout" draw:type="curve" svg:x1="12.2cm" svg:y1="9.6cm" svg:x2="12.801cm" svg:y2="9.801cm" draw:start-shape="id22" draw:start-glue-point="10" draw:end-shape="id9" draw:end-glue-point="7" svg:d="M12200 9600c415 0 115 201 601 201" svg:viewBox="0 0 602 202">
          <text:p/>
        </draw:connector>
        <draw:custom-shape draw:style-name="gr5" draw:text-style-name="P5" xml:id="id23" draw:id="id23" draw:layer="layout" svg:width="1.2cm" svg:height="1.2cm" svg:x="10.586cm" svg:y="10.359cm">
          <text:p text:style-name="P4">2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7" draw:text-style-name="P6" draw:layer="layout" draw:type="curve" svg:x1="12.727cm" svg:y1="10.075cm" svg:x2="11.786cm" svg:y2="10.959cm" draw:start-shape="id9" draw:start-glue-point="3" draw:end-shape="id23" draw:end-glue-point="10" svg:d="M12727 10075c-685 0-215 884-941 884" svg:viewBox="0 0 942 885">
          <text:p/>
        </draw:connector>
        <draw:connector draw:style-name="gr18" draw:text-style-name="P6" draw:layer="layout" draw:type="curve" svg:x1="10.761cm" svg:y1="10.534cm" svg:x2="10.001cm" svg:y2="9.15cm" draw:start-shape="id23" draw:start-glue-point="5" draw:end-shape="id1" draw:end-glue-point="5" svg:d="M10761 10534c0-1188-760-496-760-1384" svg:viewBox="0 0 761 1385">
          <text:p/>
        </draw:connector>
        <draw:custom-shape draw:style-name="gr14" draw:text-style-name="P5" xml:id="id25" draw:id="id25" draw:layer="layout" svg:width="1.2cm" svg:height="1.2cm" svg:x="16cm" svg:y="10.2cm">
          <text:p text:style-name="P4">1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5" draw:text-style-name="P6" draw:layer="layout" draw:type="curve" svg:x1="16.399cm" svg:y1="12.001cm" svg:x2="16.6cm" svg:y2="11.4cm" draw:start-shape="id24" draw:start-glue-point="4" draw:end-shape="id25" draw:end-glue-point="8" svg:d="M16399 12001c0-516 201-216 201-601" svg:viewBox="0 0 202 602">
          <text:p/>
        </draw:connector>
        <draw:connector draw:style-name="gr16" draw:text-style-name="P6" draw:layer="layout" draw:type="curve" svg:x1="16.6cm" svg:y1="10.2cm" svg:x2="15.327cm" svg:y2="10.075cm" draw:start-shape="id25" draw:start-glue-point="4" draw:end-shape="id9" draw:end-glue-point="1" svg:d="M16600 10200c0-84-424-125-1273-125" svg:viewBox="0 0 1274 126">
          <text:p/>
        </draw:connector>
        <draw:custom-shape draw:style-name="gr6" draw:text-style-name="P5" xml:id="id26" draw:id="id26" draw:layer="layout" svg:width="1.2cm" svg:height="1.2cm" svg:x="15.8cm" svg:y="15.2cm">
          <text:p text:style-name="P4">3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25" draw:text-style-name="P6" draw:layer="layout" draw:type="curve" svg:x1="16.1cm" svg:y1="12.8cm" svg:x2="16.825cm" svg:y2="15.375cm" draw:start-shape="id24" draw:start-glue-point="2" draw:end-shape="id26" draw:end-glue-point="11" svg:d="M16100 12800c0 1782 725 495 725 2575" svg:viewBox="0 0 726 2576">
          <text:p/>
        </draw:connector>
        <draw:connector draw:style-name="gr26" draw:text-style-name="P6" draw:layer="layout" draw:type="curve" svg:x1="16.4cm" svg:y1="16.4cm" svg:x2="13.927cm" svg:y2="17.525cm" draw:start-shape="id26" draw:start-glue-point="8" draw:end-shape="id12" draw:end-glue-point="1" svg:d="M16400 16400c0 750-824 1125-2473 1125" svg:viewBox="0 0 2474 1126">
          <text:p/>
        </draw:connector>
        <draw:custom-shape draw:style-name="gr9" draw:text-style-name="P5" xml:id="id27" draw:id="id27" draw:layer="layout" svg:width="1.2cm" svg:height="1.2cm" svg:x="14cm" svg:y="12.6cm">
          <text:p text:style-name="P4">5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9" draw:text-style-name="P6" draw:layer="layout" draw:type="curve" svg:x1="16.1cm" svg:y1="12.8cm" svg:x2="15.2cm" svg:y2="13.2cm" draw:start-shape="id24" draw:start-glue-point="2" draw:end-shape="id27" draw:end-glue-point="10" svg:d="M16100 12800c0 267-300 400-900 400" svg:viewBox="0 0 901 401">
          <text:p/>
        </draw:connector>
        <draw:connector draw:style-name="gr20" draw:text-style-name="P6" draw:layer="layout" draw:type="curve" svg:x1="14.6cm" svg:y1="13.8cm" svg:x2="14.918cm" svg:y2="14.193cm" draw:start-shape="id27" draw:start-glue-point="8" draw:end-shape="id3" draw:end-glue-point="0" svg:d="M14600 13800c0 315 318 119 318 393" svg:viewBox="0 0 319 394">
          <text:p/>
        </draw:connector>
        <draw:custom-shape draw:style-name="gr5" draw:text-style-name="P5" xml:id="id28" draw:id="id28" draw:layer="layout" svg:width="1.2cm" svg:height="1.2cm" svg:x="8.93cm" svg:y="16.743cm">
          <text:p text:style-name="P4">2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7" draw:text-style-name="P6" draw:layer="layout" draw:type="curve" svg:x1="7.527cm" svg:y1="17.275cm" svg:x2="8.93cm" svg:y2="17.343cm" draw:start-shape="id19" draw:start-glue-point="1" draw:end-shape="id28" draw:end-glue-point="6" svg:d="M7527 17275c1033 0 332 68 1403 68" svg:viewBox="0 0 1404 69">
          <text:p/>
        </draw:connector>
        <draw:connector draw:style-name="gr18" draw:text-style-name="P6" draw:layer="layout" draw:type="curve" svg:x1="10.13cm" svg:y1="17.343cm" svg:x2="11.327cm" svg:y2="17.525cm" draw:start-shape="id28" draw:start-glue-point="10" draw:end-shape="id12" draw:end-glue-point="3" svg:d="M10130 17343c918 0 320 182 1197 182" svg:viewBox="0 0 1198 183">
          <text:p/>
        </draw:connector>
        <draw:custom-shape draw:style-name="gr14" draw:text-style-name="P5" xml:id="id29" draw:id="id29" draw:layer="layout" svg:width="1.2cm" svg:height="1.2cm" svg:x="2.2cm" svg:y="15.4cm">
          <text:p text:style-name="P4">1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5" draw:text-style-name="P6" draw:layer="layout" draw:type="curve" svg:x1="4.927cm" svg:y1="17.275cm" svg:x2="2.8cm" svg:y2="16.6cm" draw:start-shape="id19" draw:start-glue-point="3" draw:end-shape="id29" draw:end-glue-point="8" svg:d="M4927 17275c-1418 0-2127-225-2127-675" svg:viewBox="0 0 2128 676">
          <text:p/>
        </draw:connector>
        <draw:connector draw:style-name="gr16" draw:text-style-name="P6" draw:layer="layout" draw:type="curve" svg:x1="2.8cm" svg:y1="15.4cm" svg:x2="4.027cm" svg:y2="14.75cm" draw:start-shape="id29" draw:start-glue-point="4" draw:end-shape="id5" draw:end-glue-point="2" svg:d="M2800 15400c0-505 1227-181 1227-650" svg:viewBox="0 0 1228 651">
          <text:p/>
        </draw:connector>
        <draw:custom-shape draw:style-name="gr9" draw:text-style-name="P5" xml:id="id30" draw:id="id30" draw:layer="layout" svg:width="1.2cm" svg:height="1.2cm" svg:x="8cm" svg:y="14.2cm">
          <text:p text:style-name="P4">5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9" draw:text-style-name="P6" draw:layer="layout" draw:type="curve" svg:x1="5.327cm" svg:y1="14.75cm" svg:x2="8cm" svg:y2="14.8cm" draw:start-shape="id5" draw:start-glue-point="5" draw:end-shape="id30" draw:end-glue-point="6" svg:d="M5327 14750c1986 0 650 50 2673 50" svg:viewBox="0 0 2674 51">
          <text:p/>
        </draw:connector>
        <draw:connector draw:style-name="gr20" draw:text-style-name="P6" draw:layer="layout" draw:type="curve" svg:x1="9.2cm" svg:y1="14.8cm" svg:x2="10.527cm" svg:y2="15.875cm" draw:start-shape="id30" draw:start-glue-point="10" draw:end-shape="id16" draw:end-glue-point="3" svg:d="M9200 14800c1015 0 352 1075 1327 1075" svg:viewBox="0 0 1328 1076">
          <text:p/>
        </draw:connector>
        <draw:custom-shape draw:style-name="gr13" draw:text-style-name="P5" xml:id="id31" draw:id="id31" draw:layer="layout" svg:width="1.2cm" svg:height="1.2cm" svg:x="7.4cm" svg:y="15.4cm">
          <text:p text:style-name="P4">4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21" draw:text-style-name="P6" draw:layer="layout" draw:type="curve" svg:x1="5.327cm" svg:y1="14.75cm" svg:x2="7.4cm" svg:y2="16cm" draw:start-shape="id5" draw:start-glue-point="5" draw:end-shape="id31" draw:end-glue-point="6" svg:d="M5327 14750c1536 0 500 1250 2073 1250" svg:viewBox="0 0 2074 1251">
          <text:p/>
        </draw:connector>
        <draw:connector draw:style-name="gr22" draw:text-style-name="P6" draw:layer="layout" draw:type="curve" svg:x1="8.6cm" svg:y1="16cm" svg:x2="11.401cm" svg:y2="17.201cm" draw:start-shape="id31" draw:start-glue-point="10" draw:end-shape="id12" draw:end-glue-point="4" svg:d="M8600 16000c2065 0 665 1201 2801 1201" svg:viewBox="0 0 2802 1202">
          <text:p/>
        </draw:connector>
        <draw:custom-shape draw:style-name="gr9" draw:text-style-name="P5" xml:id="id32" draw:id="id32" draw:layer="layout" svg:width="1.2cm" svg:height="1.2cm" svg:x="14.6cm" svg:y="10.6cm">
          <draw:glue-point draw:id="12" svg:x="-3.333cm" svg:y="3.333cm"/>
          <draw:glue-point draw:id="13" svg:x="-5cm" svg:y="1.666cm"/>
          <text:p text:style-name="P4">5</text:p>
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9" draw:text-style-name="P6" draw:layer="layout" draw:type="curve" svg:x1="14.399cm" svg:y1="10.55cm" svg:x2="14.6cm" svg:y2="11.399cm" draw:start-shape="id9" draw:start-glue-point="6" draw:end-shape="id32" draw:end-glue-point="13" svg:d="M14399 10550c0 566 67 849 201 849" svg:viewBox="0 0 202 850">
          <text:p/>
        </draw:connector>
        <draw:connector draw:style-name="gr20" draw:text-style-name="P6" draw:layer="layout" draw:type="curve" svg:x1="15.625cm" svg:y1="11.625cm" svg:x2="16.1cm" svg:y2="11.888cm" draw:start-shape="id32" draw:start-glue-point="9" draw:end-shape="id24" draw:end-glue-point="0" svg:d="M15625 11625c317 0 475 87 475 263" svg:viewBox="0 0 476 264">
          <text:p/>
        </draw:connector>
        <draw:frame draw:style-name="gr27" draw:text-style-name="P1" draw:layer="layout" svg:width="12.733cm" svg:height="0.912cm" svg:x="1.6cm" svg:y="2cm">
          <draw:text-box>
            <text:p>États en jonglerie 3 balles, rythmes de 0 à 5.</text:p>
          </draw:text-box>
        </draw:frame>
        <draw:frame draw:style-name="gr27" draw:text-style-name="P1" draw:layer="layout" svg:width="2.979cm" svg:height="0.912cm" svg:x="16.4cm" svg:y="1.2cm">
          <draw:text-box>
            <text:p>4.11.2025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Gradient_20_1" draw:display-name="Gradient 1" draw:style="linear" draw:start-color="#3465a4" draw:end-color="#ffffff" draw:start-intensity="100%" draw:end-intensity="100%" draw:angle="0deg" draw:border="0%">
      <loext:gradient-stop svg:offset="0" loext:color-type="rgb" loext:color-value="#3465a4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hatch draw:name="Red_20_90_20_Degrees_20_Crossed_20_1" draw:display-name="Red 90 Degrees Crossed 1" draw:style="single" draw:color="#3465a4" draw:distance="0.02cm" draw:rotation="0"/>
    <draw:fill-image draw:name="Bitmap_20_1" draw:display-name="Bitmap 1" xlink:href="Pictures/10000000000000200000002056B870E6.png" xlink:type="simple" xlink:show="embed" xlink:actuate="onLoad"/>
    <draw:marker draw:name="Arrow" svg:viewBox="0 0 20 30" svg:d="M10 0l-10 30h20z"/>
    <draw:marker draw:name="Extrémités_20_de_20_flèche_20_10" draw:display-name="Extrémités de flèche 10" svg:viewBox="0 0 20 20" svg:d="M0 20l10-20 10 20z"/>
    <draw:marker draw:name="Extrémités_20_de_20_flèche_20_11" draw:display-name="Extrémités de flèche 11" svg:viewBox="0 0 20 20" svg:d="M0 20l10-20 10 20z"/>
    <draw:marker draw:name="Extrémités_20_de_20_flèche_20_12" draw:display-name="Extrémités de flèche 12" svg:viewBox="0 0 20 20" svg:d="M0 20l10-20 10 20z"/>
    <draw:marker draw:name="Extrémités_20_de_20_flèche_20_13" draw:display-name="Extrémités de flèche 13" svg:viewBox="0 0 20 20" svg:d="M0 20l10-20 10 20z"/>
    <draw:marker draw:name="Extrémités_20_de_20_flèche_20_15" draw:display-name="Extrémités de flèche 15" svg:viewBox="0 0 20 20" svg:d="M0 20l10-20 10 20z"/>
    <draw:marker draw:name="Extrémités_20_de_20_flèche_20_16" draw:display-name="Extrémités de flèche 16" svg:viewBox="0 0 20 20" svg:d="M0 20l10-20 10 20z"/>
    <draw:marker draw:name="Extrémités_20_de_20_flèche_20_17" draw:display-name="Extrémités de flèche 17" svg:viewBox="0 0 20 20" svg:d="M0 20l10-20 10 20z"/>
    <draw:marker draw:name="Extrémités_20_de_20_flèche_20_18" draw:display-name="Extrémités de flèche 18" svg:viewBox="0 0 20 20" svg:d="M0 20l10-20 10 20z"/>
    <draw:marker draw:name="Extrémités_20_de_20_flèche_20_19" draw:display-name="Extrémités de flèche 19" svg:viewBox="0 0 20 20" svg:d="M0 20l10-20 10 20z"/>
    <draw:marker draw:name="Extrémités_20_de_20_flèche_20_20" draw:display-name="Extrémités de flèche 20" svg:viewBox="0 0 20 20" svg:d="M0 20l10-20 10 20z"/>
    <draw:marker draw:name="Extrémités_20_de_20_flèche_20_22" draw:display-name="Extrémités de flèche 22" svg:viewBox="0 0 20 20" svg:d="M0 20l10-20 10 20z"/>
    <draw:marker draw:name="Extrémités_20_de_20_flèche_20_5" draw:display-name="Extrémités de flèche 5" svg:viewBox="0 0 20 20" svg:d="M0 20l10-20 10 20z"/>
    <draw:marker draw:name="Extrémités_20_de_20_flèche_20_6" draw:display-name="Extrémités de flèche 6" svg:viewBox="0 0 20 20" svg:d="M0 20l10-20 10 20z"/>
    <draw:marker draw:name="Extrémités_20_de_20_flèche_20_7" draw:display-name="Extrémités de flèche 7" svg:viewBox="0 0 20 20" svg:d="M0 20l10-20 10 20z"/>
    <draw:marker draw:name="Extrémités_20_de_20_flèche_20_8" draw:display-name="Extrémités de flèche 8" svg:viewBox="0 0 20 20" svg:d="M0 20l10-20 10 20z"/>
    <draw:marker draw:name="Extrémités_20_de_20_flèche_20_9" draw:display-name="Extrémités de flèche 9" svg:viewBox="0 0 20 20" svg:d="M0 20l10-20 10 20z"/>
    <draw:marker draw:name="Triangle" svg:viewBox="0 0 1013 1130" svg:d="M1009 1050l-449-1008-22-30-29-12-34 12-21 26-449 1012-5 13v8l5 21 12 21 17 13 21 4h903l21-4 21-13 9-21 4-21v-8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fr" fo:country="CH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cm" fo:padding-bottom="0.1cm" fo:padding-left="0.1cm" fo:padding-right="0.1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1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-dash="Dash_20_Dot_20_1" draw:marker-end="Triangle" draw:marker-end-width="0.3cm" draw:fill="none" draw:fill-gradient-name="Gradient_20_1" draw:fill-hatch-name="Red_20_90_20_Degrees_20_Crossed_20_1" draw:fill-image-name="Bitmap_20_1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11-03T20:02:56.621028202</meta:creation-date>
    <dc:date>2025-11-04T09:50:42.290971094</dc:date>
    <meta:editing-duration>PT1H19M22S</meta:editing-duration>
    <meta:editing-cycles>23</meta:editing-cycles>
    <meta:generator>LibreOffice/24.2.7.2$Linux_X86_64 LibreOffice_project/420$Build-2</meta:generator>
    <meta:document-statistic meta:object-count="78"/>
  </office:meta>
</office:document-meta>
</file>